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" manifest:full-path="Pictures/2000001B00000C9E0000093EC9857D28.svm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end" style:justify-single-word="false"/>
      <style:text-properties fo:font-size="12pt" style:font-size-asian="12pt" style:font-size-complex="12pt"/>
    </style:style>
    <style:style style:name="P2" style:family="paragraph" style:parent-style-name="Standard">
      <style:paragraph-properties fo:text-align="start" style:justify-single-word="false"/>
      <style:text-properties fo:font-size="12pt" style:font-size-asian="12pt" style:font-size-complex="12pt"/>
    </style:style>
    <style:style style:name="P3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4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5" style:family="paragraph" style:parent-style-name="Standard">
      <style:paragraph-properties fo:text-align="start" style:justify-single-word="false"/>
      <style:text-properties fo:font-size="14pt" style:font-size-asian="14pt" style:font-size-complex="14pt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style:horizontal-pos="center" style:horizontal-rel="paragraph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Ciechocinek 30.06.2026r.</text:p>
      <text:p text:style-name="P1"/>
      <text:p text:style-name="P1"/>
      <text:p text:style-name="P4">DEKLARACJA <text:s/>ZGODNOŚCI</text:p>
      <text:p text:style-name="P5"/>
      <text:p text:style-name="P2">Wytwórca – Firma <text:s/>„Wytwarzanie Artykułów <text:s/>Terapeutycznych <text:s/>Jan <text:s/>Wdowicki „ Agata <text:s/>Wójcik , deklaruje <text:s/>zgodność <text:s/>produkowanego <text:s/>przez <text:s/>siebie <text:s/>wyrobu <text:s/>pod <text:s/>nazwą;</text:p>
      <text:p text:style-name="P2"/>
      <text:p text:style-name="P2">Zestawy do ćwiczeń rehabilitacyjnych typ:</text:p>
      <text:p text:style-name="P2">-Zestaw <text:s/>kręgów szyjnych</text:p>
      <text:p text:style-name="P2">-Zestaw <text:s/>stawu barkowego i łokciowego</text:p>
      <text:p text:style-name="P2">-Zestaw <text:s/>stawu biodrowego i kolanowego</text:p>
      <text:p text:style-name="P2">-Zestaw <text:s/>stawów biodrowych w odciążeniu</text:p>
      <text:p text:style-name="P2">- Zestaw Pętla Glissona</text:p>
      <text:p text:style-name="P2">- Zestaw do automasażu dla „AMAZONEK”</text:p>
      <text:p text:style-name="P2"/>
      <text:p text:style-name="P2">z wymaganiami <text:s/>określonymi <text:s/>przepisami <text:s/>Dyrektywy <text:s/>Rady <text:s/>93/42/EWG , dotyczącą <text:s text:c="4"/>wyrobów medycznych <text:s/>i <text:s/>odnoszących <text:s/>się <text:s/>do <text:s/>1 <text:s/>klasy <text:s/>i <text:s/>1 <text:s/>grupy wyrobów, </text:p>
      <text:p text:style-name="P2">z <text:s/>wymaganiami <text:s/>określonymi <text:s text:c="3"/>w <text:s/>ustawie <text:s/>z <text:s/>dnia <text:s/>20 maja <text:s/>2010 r. <text:s/>o <text:s/>wyrobach <text:s text:c="4"/>medycznych <text:s text:c="2"/>( Dz. U. 2010,Nr 107,poz. 679 ),</text:p>
      <text:p text:style-name="P2"/>
      <text:p text:style-name="P2">z wymaganiami <text:s/>określonymi <text:s/>w <text:s/>Rozporządzeniu <text:s/>Ministra <text:s/>Zdrowia <text:s/>z <text:s/>12 stycznia 2011 r.,</text:p>
      <text:p text:style-name="P2">w <text:s/>sprawie <text:s/>wymagań <text:s/>zasadniczych <text:s/>oraz procedur oceny zgodności <text:s text:c="2"/>wyrobów <text:s/>medycznych <text:s text:c="8"/>(Dz. U. Nr 16,poz.74)</text:p>
      <text:p text:style-name="P2"/>
      <text:p text:style-name="P2"/>
      <text:p text:style-name="P2"/>
      <text:p text:style-name="P2"/>
      <text:p text:style-name="P2">Wytwórca <text:s/>zapewnia <text:s/>stosowanie <text:s/>procedur , instrukcji , regulaminów <text:s/>w <text:s/>przyjętym <text:s/>systemie</text:p>
      <text:p text:style-name="P2">zarządzania <text:s/>jakością.</text:p>
      <text:p text:style-name="P2"/>
      <text:p text:style-name="P2">Wytwórca <text:s/>zapewnia <text:s/>stosować <text:s/>oznaczenie <text:s/>„ CE” według <text:s/>delegacji <text:s/>płynącej <text:s/>z <text:s/>przepisów</text:p>
      <text:p text:style-name="P2">Dyrektywy <text:s/>Rady <text:s/>93/42/EWG dotyczącej <text:s/>wyrobów <text:s/>medycznych.</text:p>
      <text:p text:style-name="P2"/>
      <text:p text:style-name="P2"/>
      <text:p text:style-name="P1">Agata <text:s/>Wójcik <text:s text:c="6"/></text:p>
      <text:p text:style-name="P1"/>
      <text:p text:style-name="P3"><text:s text:c="103"/><draw:frame draw:style-name="fr1" draw:name="grafika1" text:anchor-type="as-char" svg:width="3.865cm" svg:height="2.355cm" draw:z-index="0"><draw:image xlink:href="Pictures/2000001B00000C9E0000093EC9857D28.svm" xlink:type="simple" xlink:show="embed" xlink:actuate="onLoad"/></draw:frame> <text:s text:c="8"/></text:p>
      <text:p text:style-name="P1"><text:s/>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><text:soft-page-break/></text:p>
      <text:p text:style-name="P1"/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Tahoma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extra">
      <style:paragraph-properties fo:margin-top="0.423cm" fo:margin-bottom="0.212cm" fo:keep-with-next="always"/>
      <style:text-properties style:font-name="Arial" fo:font-size="14pt" style:font-name-asian="SimSun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Wytwarzanie Artykułów Terapeutycznych Jan Wdowicki Agata Wójcik</meta:initial-creator>
    <meta:creation-date>2010-04-13T09:53:04.09</meta:creation-date>
    <dc:date>2026-06-30T09:58:44.54</dc:date>
    <dc:creator>Agata Wójcik</dc:creator>
    <meta:editing-duration>PT23M</meta:editing-duration>
    <meta:editing-cycles>18</meta:editing-cycles>
    <meta:generator>OpenOffice/4.1.13$Win32 OpenOffice.org_project/4113m1$Build-9810</meta:generator>
    <meta:printed-by>Wytwarzanie Artykułów Terapeutycznych Jan Wdowicki Agata Wójcik</meta:printed-by>
    <meta:print-date>2011-01-07T11:04:00.23</meta:print-date>
    <meta:document-statistic meta:table-count="0" meta:image-count="1" meta:object-count="0" meta:page-count="2" meta:paragraph-count="21" meta:word-count="157" meta:character-count="1335"/>
  </office:meta>
</office:document-meta>
</file>